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ширение-деловых-контактов-в-москве-пройдут-обучающие-встречи-для-предпринимателей"/>Расширение деловых контактов: в Москве пройдут обучающие встречи для предпринимателей<text:bookmark-end text:name="расширение-деловых-контактов-в-москве-пройдут-обучающие-встречи-для-предпринимателей"/></text:h>
      <text:p text:style-name="First_20_paragraph">19.02.2024</text:p>
      <text:p text:style-name="Text_20_body">Каждая из встреч посвящена определенному аспекту нетворкинга: от самопрезентации до развития сети деловых контактов.</text:p>
      <text:p text:style-name="Text_20_body">Государственное бюджетное учреждение (ГБУ) «Малый бизнес Москвы» приглашает действующих предпринимателей и тех, кто только планирует начать свое дело, на бесплатную встречу 19 февраля в 15:00. Мероприятие пройдет в рамках проекта «Нетворкинг-марафон». Всего в 2024 году запланировано 10 встреч.</text:p>
      <text:p text:style-name="Text_20_body">Слушателей обучат основам нетворкинга. Каждую из встреч посвятят определенному аспекту: от самопрезентации до развития сети деловых контактов. Проект помогает найти партнеров по бизнесу, инвесторов, амбассадоров, лидеров мнений, готовых участвовать в продвижении бизнеса.</text:p>
      <text:p text:style-name="Text_20_body">На первой встрече опытные и начинающие бизнесмены разберутся, для чего нужен нетворкинг современному бизнесмену и как он может помочь в достижении задач.</text:p>
      <text:p text:style-name="Text_20_body">В программе — выступления спикеров, занятия для отработки практических навыков и техник нетворкинга под руководством бизнес-тренеров. Состоится сессия «Открытый микрофон», где участники смогут рассказать о себе.</text:p>
      <text:p text:style-name="Text_20_body">Среди спикеров — инвестор, основатель социальной сети для предпринимателей и финансового маркетплейса. Во время обсуждения темы «Эффективный нетворкинг в бизнесе» он объяснит, как находить нужные знакомства для решения будущих задач.</text:p>
      <text:p text:style-name="Text_20_body">На лекции «Нетворкинг с амбициями» эксперт в области интернет-маркетинга и репутации в онлайн-пространстве расскажет об ошибках в коммуникациях. Гости узнают о способах бизнес-знакомств и научатся составлять план развития сети контактов.</text:p>
      <text:p text:style-name="Text_20_body">Для слушателей также пройдут нетворкинг-занятия, которые проведут эксперт в области обучения продажам и бизнес-тренер, эксперт по лидерству и личной эффективности, а также сертифицированный коуч и специалист по продажам.</text:p>
      <text:p text:style-name="Text_20_body">Участников ждут по адресу: улица Покровка, дом 47, площадка «Цифровое деловое пространство». Продолжительность лекции — четыре часа. Требуется предварительная регистрация на портале <text:a xlink:type="simple" xlink:href="https://mbm.mos.ru/education/obuchayushchiye-meropriyatiya/vstrecha-netvorking-marafon-sila-soobshchestva_8235421" office:name=""><text:span text:style-name="Definition">mbm.mos.ru</text:span></text:a>.</text:p>
      <text:p text:style-name="Text_20_body">Следующая встреча планируется в марте. Анонсы предстоящих курсов можно посмотреть в разделе <text:a xlink:type="simple" xlink:href="https://mbm.mos.ru/education/obuchayushchiye-meropriyatiya" office:name=""><text:span text:style-name="Definition">«Обучающие мероприятия»</text:span></text:a>. На каждую встречу необходима отдельная регистрация.</text:p>
      <text:p text:style-name="Text_20_body">«Нетворкинг-марафон» начался в 2022 году. За два года в нем приняли участие более двух тысяч человек, провели 13 офлайн-мероприятий. Среди них отраслевые занятия для предпринимателей из сферы информационных технологий, маркетинга, образования, культуры и спорта, социального бизнеса, торговли и услуг. В этом году состоится 10 встреч — это максимальное количество занятий за время существования проекта.</text:p>
      <text:p text:style-name="Text_20_body">ГБУ «Малый бизнес Москвы» (МБМ) помогает открывать и развивать свое дело в Москве. В центрах услуг для бизнеса можно узнать о финансовых и нефинансовых мерах государственной поддержки.</text:p>
      <text:p text:style-name="Text_20_body">Для повышения уровня предпринимательских знаний работают такие программы обучения, как «Стартап-школа МБМ», «Прокачай свой бизнес вместе с наставником». Кроме того, проходят тематические встречи и мероприятия для открытого общения и обмена опытом.</text:p>
      <text:p text:style-name="Text_20_body">Получить консультацию по вопросам открытия и ведения бизнеса в Москве, а также более подробно узнать об актуальных мерах поддержки предпринимателей в столице можно <text:a xlink:type="simple" xlink:href="https://mbm.mos.ru/" office:name=""><text:span text:style-name="Definition">на сайте</text:span></text:a> и по телефону: +7 495 225-14-14.</text:p>
      <text:p text:style-name="Text_20_body">Образовательная поддержка предпринимателей проводится в рамках реализации национального проекта «Малое и среднее предпринимательство и поддержка индивидуальной предпринимательской инициативы».</text:p>
      <text:p text:style-name="Text_20_body">Подробнее об этом и других национальных проектах, реализуемых в Москве, можно узнать <text:a xlink:type="simple" xlink:href="https://www.mos.ru/city/projects/national/" office:name=""><text:span text:style-name="Definition">на странице</text:span></text:a>.</text:p>
      <text:p text:style-name="Text_20_body"><text:line-break/></text:p>
      <text:p text:style-name="Text_20_body">Адрес страницы: <text:a xlink:type="simple" xlink:href="http://sokolinka.mos.ru/activities/trade/detail/12174903.html" office:name=""><text:span text:style-name="Definition">http://sokolinka.mos.ru/activities/trade/detail/12174903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2T13:28:03Z</meta:creation-date>
    <dc:date>2024-02-22T13:28:03Z</dc:date>
  </office:meta>
</office:document-meta>
</file>