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20-столичных-брендов-представили-свою-продукцию-в-первом-магазине-проекта-сделано-в-москве"/>Более 20 столичных брендов представили свою продукцию в первом магазине проекта «Сделано в Москве»<text:bookmark-end text:name="более-20-столичных-брендов-представили-свою-продукцию-в-первом-магазине-проекта-сделано-в-москве"/></text:h>
      <text:p text:style-name="First_20_paragraph">19.02.2024</text:p>
      <text:p text:style-name="Text_20_body">На площадке можно приобрести около 100 категорий товаров: одежду, аксессуары, декор для дома, игрушки и сувениры.</text:p>
      <text:p text:style-name="Text_20_body">В инновационном кластере «Ломоносов» открылся первый флагманский магазин проекта «Сделано в Москве». Об этом сообщила Наталья Сергунина, заместитель Мэра Москвы. На площади 90 квадратных метров разместились витрины с товарами локальных брендов. Покупателей ждут ежедневно с 10:00 до 19:00 по адресу: Раменский бульвар, дом 1, первый этаж (справа от центрального входа).</text:p>
      <text:p text:style-name="Text_20_body">«Свою продукцию во флагманском магазине представили больше 20 московских предпринимателей. Жители и гости города могут приобрести здесь одежду, аксессуары, декор для дома, игрушки и сувениры — всего порядка 100 категорий товаров. Ассортимент будет обновляться каждый сезон», — рассказала Наталья Сергунина.</text:p>
      <text:p text:style-name="Text_20_body">Так, на полках новой офлайн-площадки разместились селективные ароматы для дома, автомобиля и офиса, представленные столичным предпринимателем Натальей Мухиной. Она присоединилась к программе в 2022 году и уже принимала участие в нескольких городских проектах, например, в Московской неделе интерьера и дизайна, а также в Московской неделе красоты.</text:p>
      <text:p text:style-name="Text_20_body">Те, кто интересуется модой, могут выбрать футболки и аксессуары с авторскими иллюстрациями, которые выпускает Семен Попов. Кроме того, в магазине представлены деревянные игрушки с росписью, созданные командой основательницы собственного бренда Анастасии Мешковой.</text:p>
      <text:p text:style-name="Text_20_body">До конца года в столице планируется открыть еще несколько фирменных торговых площадок. Размещение товаров в постоянных магазинах проекта позволит локальным компаниям повысить узнаваемость и расширить круг покупателей.</text:p>
      <text:p text:style-name="Text_20_body">«Сделано в Москве» — программа для продвижения местных брендов. К ней присоединилось уже более пяти тысяч предпринимателей города.</text:p>
      <text:p text:style-name="Text_20_body">Поддержка бизнеса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sokolinka.mos.ru/activities/trade/detail/12174937.html" office:name=""><text:span text:style-name="Definition">http://sokolinka.mos.ru/activities/trade/detail/12174937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2T19:43:44Z</meta:creation-date>
    <dc:date>2024-05-02T19:43:44Z</dc:date>
  </office:meta>
</office:document-meta>
</file>