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изнес-на-прокачку-начинающих-предпринимателей-приглашают-пройти-бесплатный-онлайн-курс"/>«Бизнес на прокачку»: начинающих предпринимателей приглашают пройти бесплатный онлайн-курс<text:bookmark-end text:name="бизнес-на-прокачку-начинающих-предпринимателей-приглашают-пройти-бесплатный-онлайн-курс"/></text:h>
      <text:p text:style-name="First_20_paragraph">01.04.2024</text:p>
      <text:p text:style-name="Text_20_body">ГБУ «Малый бизнес Москвы» проведет для начинающих предпринимателей бесплатный онлайн-курс «Бизнес на прокачку». На занятиях они познакомятся с основами маркетинга и ценообразования, научатся находить инвесторов, привлекать клиентов и подбирать персонал.</text:p>
      <text:p text:style-name="Text_20_body">Научиться правильно взаимодействовать с целевой аудиторией и составлять уникальные торговые предложения можно на бесплатном онлайн-курсе «Бизнес на прокачку». Его организует ГБУ <text:a xlink:type="simple" xlink:href="https://mbm.mos.ru/" office:name=""><text:span text:style-name="Definition">«Малый бизнес Москвы»</text:span></text:a> (МБМ). Курс предназначен для начинающих предпринимателей, которые хотят масштабировать свой бизнес. Он стартует 1 апреля и будет состоять из пяти обучающих вебинаров. Каждый из них посвящен разным аспектам бизнес-процесса. Слушатели познакомятся с основами предпринимательства, маркетинга и ценообразования, научатся находить инвесторов, привлекать клиентов и подбирать персонал.</text:p>
      <text:p text:style-name="Text_20_body">Вебинары состоятся 1, 8, 15, 22 и 27 апреля. Для участия в каждом из них необходима предварительная регистрация. Время проведения всех вебинаров — с 15:00 до 16:30.</text:p>
      <text:h text:style-name="Heading_20_1" text:outline-level="1"><text:bookmark-start text:name="section"/><text:bookmark-end text:name="section"/></text:h>
      <text:h text:style-name="Heading_20_5" text:outline-level="5"><text:bookmark-start text:name="развитие-своего-дела-во-многом-зависит-от-личной-эффективности-и-налаженной-работы-коллектива.-но-начинающим-предпринимателям-не-всегда-хватает-знаний-и-опыта.-занятия-помогут-им-лучше-разобраться-в-маркетинговых-инструментах-научиться-стратегическому-планированию-и-управлению-персоналом-заявила-кристина-кострома-глава-департамента-предпринимательства-и-инновационного-развития."/>«Развитие своего дела во многом зависит от личной эффективности и налаженной работы коллектива. Но начинающим предпринимателям не всегда хватает знаний и опыта. Занятия помогут им лучше разобраться в маркетинговых инструментах, научиться стратегическому планированию и управлению персоналом», — заявила Кристина Кострома, глава Департамента предпринимательства и инновационного развития.<text:bookmark-end text:name="развитие-своего-дела-во-многом-зависит-от-личной-эффективности-и-налаженной-работы-коллектива.-но-начинающим-предпринимателям-не-всегда-хватает-знаний-и-опыта.-занятия-помогут-им-лучше-разобраться-в-маркетинговых-инструментах-научиться-стратегическому-планированию-и-управлению-персоналом-заявила-кристина-кострома-глава-департамента-предпринимательства-и-инновационного-развития."/></text:h>
      <text:h text:style-name="Heading_20_1" text:outline-level="1"><text:bookmark-start text:name="section-1"/><text:bookmark-end text:name="section-1"/></text:h>
      <text:p text:style-name="First_20_paragraph">Первый вебинар, который состоится 1 апреля, будет посвящен теме <text:span text:style-name="T1">«Основы предпринимательства»</text:span>. На занятии участники научатся правильно ставить цели, познакомятся с показателями эффективности бизнеса и узнают, как выбрать нишу для своего дела. Зарегистрироваться на вебинар можно <text:a xlink:type="simple" xlink:href="https://mbm.mos.ru/education/obuchayushchiye-meropriyatiya/onlayn-kurs-biznes-na-prokachku-vebinar-1-osnovy-predprinimatelstva_8527876" office:name=""><text:span text:style-name="Definition">по ссылке</text:span></text:a>.</text:p>
      <text:p text:style-name="Text_20_body">8 апреля на онлайн-занятии <text:span text:style-name="T1">«Маркетинг»</text:span> слушатели познакомятся с базовыми инструментами для продвижения продукции. Они узнают, что такое целевая аудитория, маркетинговая гипотеза и упаковка предложения. Спикер научит их анализировать действия конкурентов и выбирать каналы интернет-трафика. Регистрация — <text:a xlink:type="simple" xlink:href="https://mbm.mos.ru/education/obuchayushchiye-meropriyatiya/onlayn-kurs-biznes-na-prokachku-vebinar-2-marketing_8527891" office:name=""><text:span text:style-name="Definition">по ссылке</text:span></text:a>.</text:p>
      <text:h text:style-name="Heading_20_1" text:outline-level="1"><text:bookmark-start text:name="section-2"/><text:bookmark-end text:name="section-2"/></text:h>
      <text:p text:style-name="First_20_paragraph">На третьем вебинаре, который пройдет 15 апреля, начинающие предприниматели разберут тему <text:span text:style-name="T1">«Формирование рыночного предложения»</text:span>. Они научатся формулировать уникальное торговое предложение и тестировать продукт. Их познакомят с основами ценообразования, построения продуктовой матрицы и способами измерения лояльности клиентов. Регистрация — <text:a xlink:type="simple" xlink:href="https://mbm.mos.ru/education/obuchayushchiye-meropriyatiya/onlayn-kurs-biznes-na-prokachku-vebinar-3-formirovanie-rynochnogo-predlozheniya_8527896" office:name=""><text:span text:style-name="Definition">по ссылке</text:span></text:a>.</text:p>
      <text:p text:style-name="Text_20_body">Четвертый вебинар <text:span text:style-name="T1">«Продажи и инвестиции»</text:span> будет посвящен способам реализации продукта и поиску источников финансирования бизнеса. Он состоится 22 апреля. Спикер объяснит, как выстраивать продажи, нанимать подходящий персонал и находить инвесторов. Регистрация — <text:a xlink:type="simple" xlink:href="https://mbm.mos.ru/education/obuchayushchiye-meropriyatiya/onlayn-kurs-biznes-na-prokachku-vebinar-4-prodazhi-i-investitsii_8527906" office:name=""><text:span text:style-name="Definition">по ссылке</text:span></text:a>.</text:p>
      <text:p text:style-name="Text_20_body">Завершит обучающий курс вебинар <text:span text:style-name="T1">«Командообразование»</text:span>, который состоится 27 апреля. На нем слушатели научатся нанимать сотрудников, формировать эффективную команду и делегировать задачи. Регистрация — <text:a xlink:type="simple" xlink:href="https://mbm.mos.ru/education/obuchayushchiye-meropriyatiya/onlayn-kurs-biznes-na-prokachku-vebinar-5-komandoobrazovanie_8527911" office:name=""><text:span text:style-name="Definition">по ссылке</text:span></text:a>.</text:p>
      <text:p text:style-name="Text_20_body">Курс «Бизнес на прокачку» проводят третий год подряд. Образовательная поддержка предпринимателей осуществляется в рамках реализации национального проекта «Малое и среднее предпринимательство и поддержка индивидуальной предпринимательской инициативы». Подробнее об этом и других национальных проектах, реализуемых в столице, можно узнать <text:a xlink:type="simple" xlink:href="https://www.mos.ru/city/projects/national/" office:name=""><text:span text:style-name="Definition">на специальной странице</text:span></text:a>.</text:p>
      <text:p text:style-name="Text_20_body">ГБУ «Малый бизнес Москвы» помогает людям открывать и развивать свое дело в столице. МБМ организует для предпринимателей бесплатные образовательные и деловые мероприятия: форумы, семинары, тренинги и конференции. Они помогают повысить профессиональные компетенции и найти единомышленников.</text:p>
      <text:h text:style-name="Heading_20_1" text:outline-level="1"><text:bookmark-start text:name="section-3"/><text:bookmark-end text:name="section-3"/></text:h>
      <text:p text:style-name="First_20_paragraph">В столице также действует сеть центров услуг для бизнеса (ЦУБ). Там каждый может узнать о финансовых и нефинансовых мерах государственной поддержки. Адреса и расписание работы центров опубликованы <text:a xlink:type="simple" xlink:href="https://mbm.mos.ru/contacts" office:name=""><text:span text:style-name="Definition">тут</text:span></text:a>.</text:p>
      <text:p text:style-name="Text_20_body">Получить консультацию по вопросам открытия и ведения бизнеса в Москве и более подробно узнать об актуальных мерах поддержки предпринимателей в столице можно <text:a xlink:type="simple" xlink:href="https://mbm.mos.ru/" office:name=""><text:span text:style-name="Definition">на официальном сайте МБМ</text:span></text:a> и по телефону: +7 495 225-14-14.</text:p>
      <text:h text:style-name="Heading_20_1" text:outline-level="1"><text:bookmark-start text:name="section-4"/><text:bookmark-end text:name="section-4"/></text:h>
      <text:p text:style-name="First_20_paragraph"><text:line-break/></text:p>
      <text:p text:style-name="Text_20_body">Адрес страницы: <text:a xlink:type="simple" xlink:href="http://sokolinka.mos.ru/activities/trade/detail/12285188.html" office:name=""><text:span text:style-name="Definition">http://sokolinka.mos.ru/activities/trade/detail/12285188.html</text:span></text:a></text:p>
      <text:p text:style-name="Text_20_body"><text:a xlink:type="simple" xlink:href="http://sokolinka.mos.ru" office:name=""><text:span text:style-name="Definition">Управа района Соколиная гор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4-03T07:19:03Z</meta:creation-date>
    <dc:date>2024-04-03T07:19:03Z</dc:date>
  </office:meta>
</office:document-meta>
</file>