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а-базе-национального-проекта-малое-и-среднее-предпринимательство-и-поддержка-индивидуальной-предпринимательской-инициативы-на-территории-города-москвы-функционируют-гбу-малый-бизнес-москвы-и-онлайн-портал-малый-бизнес-москвы"/>На базе Национального проекта "Малое и среднее предпринимательство и поддержка индивидуальной предпринимательской инициативы", на территории города Москвы функционируют ГБУ «Малый бизнес Москвы» и онлайн-портал Малый бизнес Москвы<text:bookmark-end text:name="на-базе-национального-проекта-малое-и-среднее-предпринимательство-и-поддержка-индивидуальной-предпринимательской-инициативы-на-территории-города-москвы-функционируют-гбу-малый-бизнес-москвы-и-онлайн-портал-малый-бизнес-москвы"/></text:h>
      <text:p text:style-name="First_20_paragraph">19.04.2024</text:p>
      <text:p text:style-name="Text_20_body">На базе Национального проекта "Малое и среднее предпринимательство и поддержка индивидуальной предпринимательской инициативы", на территории города Москвы , в рамках региональных проектов "Акселерация субъектов малого и среднего предпринимательства", "Создание условий для легкого старта и комфортного ведения бизнеса" и "Создание благоприятных условий для осуществление деятельности самозанятыми гражданами" функционируют<text:line-break/>ГБУ «Малый бизнес Москвы» и онлайн-портал Малый бизнес Москвы (<text:a xlink:type="simple" xlink:href="https://mbm.mos.ru/services" office:name=""><text:span text:style-name="Definition">MBM.MOS.RU</text:span></text:a>).</text:p>
      <text:p text:style-name="Text_20_body">На портале <text:a xlink:type="simple" xlink:href="https://mbm.mos.ru/services" office:name=""><text:span text:style-name="Definition">MBM.MOS.RU</text:span></text:a> для предпринимателей действует более 30 онлайн-продуктов для упрощения ведения бизнеса, среди которых:</text:p>
      <text:p text:style-name="Text_20_body"><text:a xlink:type="simple" xlink:href="https://mbm.mos.ru/consultation" office:name=""><text:span text:style-name="Definition">«Консультация»</text:span></text:a> – позволяет получить консультацию специалистов МБМ (ГБУ «Малый бизнес Москвы») по различным вопросам открытия и развития бизнеса в Москве.</text:p>
      <text:p text:style-name="Text_20_body"><text:a xlink:type="simple" xlink:href="https://mbm.mos.ru/services/legal_entity" office:name=""><text:span text:style-name="Definition">«Подготовка документов для регистрации ИП и ООО»</text:span></text:a> – полезен начинающим предпринимателям. Он позволяет бесплатно и в краткий срок получить квалифицированную помощь в подготовке необходимого комплекта документов для регистрации бизнеса.</text:p>
      <text:p text:style-name="Text_20_body"><text:a xlink:type="simple" xlink:href="https://mbm.mos.ru/services/taxation" office:name=""><text:span text:style-name="Definition">«Подбор режима налогообложения»</text:span></text:a> – поможет подобрать оптимальный режим налогообложения. Ответив всего на семь вопросов, будущий или действующий предприниматель получит рекомендацию о наиболее выгодной системе уплаты налогов, которая позволит в будущем сэкономить средства.</text:p>
      <text:p text:style-name="Text_20_body"><text:a xlink:type="simple" xlink:href="https://mbm.mos.ru/services/podgotovka-nalogovoj-deklaracii-po-usn" office:name=""><text:span text:style-name="Definition">«Подготовка налоговой декларации УСН»</text:span></text:a> – поможет предпринимателям, использующих упрощённую систему налогообложения, быстро подготовить налоговую декларацию.</text:p>
      <text:p text:style-name="Text_20_body"><text:a xlink:type="simple" xlink:href="https://mbm.mos.ru/services/podbor-gorodskih-pomeshchenij" office:name=""><text:span text:style-name="Definition">«Подбор городских помещений для бизнеса»</text:span></text:a> – поможет «в два клика» оставить запрос на необходимый объект недвижимости, находящийся в имущественной казне города Москвы, и получить все доступные площадки, с учетом указанных параметров в течение 24 часов.</text:p>
      <text:p text:style-name="Text_20_body"><text:a xlink:type="simple" xlink:href="https://mbm.mos.ru/article/dengi/uslugi-onlajn-dengi/ostavit-zayavku-na-poruchitelstvo-v-fond-sodeystviya-kreditovaniyu_3287" office:name=""><text:span text:style-name="Definition">«Оставить заявку на поручительство в Фонд содействия кредитованию малого бизнеса»</text:span></text:a> – позволяет предпринимателям, желающим привлечь дополнительные финансовые ресурсы для развития бизнеса, оставить заявку на получение поручительства по кредитам, банковским гарантиям и договорам лизинга.</text:p>
      <text:p text:style-name="Text_20_body"><text:a xlink:type="simple" xlink:href="https://mbm.mos.ru/article/dengi/uslugi-onlajn-dengi/ostavit-zayavku-na-poluchenie-zayma-v-mfppip_3900" office:name=""><text:span text:style-name="Definition">«Оставить заявку на получение займа в МФППиП»</text:span></text:a> – позволяет отправить заявку на получение займа Московского Фонда поддержки промышленности и предпринимательства в электронном виде, не выходя из офиса.</text:p>
      <text:p text:style-name="Text_20_body"><text:a xlink:type="simple" xlink:href="https://mbm.mos.ru/zkbd?page=1" office:name=""><text:span text:style-name="Definition">«Законодательный бизнес-дайджест»</text:span></text:a> – позволит предпринимателям оперативно узнавать самую актуальную информацию об изменениях, затрагивающих деятельность предпринимателей.</text:p>
      <text:p text:style-name="Text_20_body"><text:a xlink:type="simple" xlink:href="https://mbm.mos.ru/services/check-outdoor-sign" office:name=""><text:span text:style-name="Definition">«Проверь законность вывески»</text:span></text:a> – позволяет «подписаться» на адрес, и система при нахождении совпадения направляет предпринимателю уведомление о выявленных нарушениях.</text:p>
      <text:p text:style-name="Text_20_body"><text:a xlink:type="simple" xlink:href="https://check.mbm.mos.ru/counterparty-check" office:name=""><text:span text:style-name="Definition">«Проверка контрагентов»</text:span></text:a> – поможет получить информацию о бухгалтерской и финансовой отчетности за предыдущий календарный год потенциального или текущего контрагента, о наличии арбитражных дел, в которых он выступает истцом и ответчиком, а также о факторах риска работы с ним.</text:p>
      <text:p text:style-name="Text_20_body"><text:a xlink:type="simple" xlink:href="https://mbm.mos.ru/article/pomeshenia/uslugi-onlajn-pomeshcheniya/zapisatsya-v-besplatnyy-kovorking_32745" office:name=""><text:span text:style-name="Definition">«Записаться в бесплатный коворкинг»</text:span></text:a> – подача заявки на получение рабочего места в бесплатном коворкинге МБМ на 1 день или долгосрочный период.</text:p>
      <text:p text:style-name="Text_20_body"><text:a xlink:type="simple" xlink:href="https://mbm.mos.ru/services/konsultaciya-po-uchastiyu-v-imushchestvennyh-torgah" office:name=""><text:span text:style-name="Definition">«Консультация по участию в имущественных торгах»</text:span></text:a> – о том, как правильно принять участие в торгах, чтобы выгодно арендовать или купить городскую недвижимость.</text:p>
      <text:p text:style-name="Text_20_body"><text:a xlink:type="simple" xlink:href="https://mbm.mos.ru/assistant" office:name=""><text:span text:style-name="Definition">«Интерактивный помощник»</text:span></text:a> – адресно подберет подходящие меры поддержки по ИНН.</text:p>
      <text:p text:style-name="Text_20_body"><text:a xlink:type="simple" xlink:href="https://mbm.mos.ru/services/business-boxes?page=1" office:name=""><text:span text:style-name="Definition">«Бизнес-боксы»</text:span></text:a> – позволяет воспользоваться бесплатными предложениями от партнеров МБМ для старта и развития своего дела.</text:p>
      <text:p text:style-name="Text_20_body"><text:a xlink:type="simple" xlink:href="https://mbm.mos.ru/services/biznes-pod-klyuch" office:name=""><text:span text:style-name="Definition">«Дистанционная регистрация бизнеса под ключ»</text:span></text:a> - сервис позволяет сформировать заявку на регистрацию бизнеса дистанционно, через банк. Необходимо выбрать форму ведения деятельности, определиться с системой налогообложения и определиться с банком, через который будет происходить регистрация.</text:p>
      <text:p text:style-name="Text_20_body"><text:a xlink:type="simple" xlink:href="https://mbm.mos.ru/services/document-constructor" office:name=""><text:span text:style-name="Definition">«Конструктор правовых документов»</text:span></text:a> - онлайн-сервис дает возможность быстро получить готовый юридически значимый документ. Пользователю достаточно выбрать нужный тип документа воспользовавшись поиском или рубрикатором в меню и ввести свои данные в предлагаемые поля. Каждая графа, снабжена подсказками, позволяющими не ошибиться с выбором вносимых сведений.</text:p>
      <text:p text:style-name="Text_20_body"><text:a xlink:type="simple" xlink:href="https://mbm.mos.ru/services/business-calculator%20" office:name=""><text:span text:style-name="Definition">«Калькуляторы для бизнеса»</text:span></text:a> - Онлайн-сервис позволит быстро рассчитать сумму НДС, взносов ИП, налог УСН. Ещё в сервисе представлены калькуляторы для расчета выплат по трудовым договорам, отпускным и пени по налогам или гражданско-правовым договорам.</text:p>
      <text:p text:style-name="Text_20_body"><text:a xlink:type="simple" xlink:href="https://mbm.mos.ru/services/profile-consultations%20" office:name=""><text:span text:style-name="Definition">«Профильные консультации»</text:span></text:a> - онлайн-услуга позволяет получить предпринимателям профильную консультацию от экспертов МБМ по вопросам развития социальных сетей, маркетинга и продвижения, а также оптимизации сайта и подбора персонала.</text:p>
      <text:p text:style-name="Text_20_body"><text:a xlink:type="simple" xlink:href="https://mbm.mos.ru/services/business-tracks" office:name=""><text:span text:style-name="Definition">«Бизнес-треки»</text:span></text:a> - готовые инструкции по открытию своего дела в разных сферах для вашего успешного старта.</text:p>
      <text:p text:style-name="Text_20_body"><text:a xlink:type="simple" xlink:href="https://mbm.mos.ru/article/podbor-tovarnoy-nishi_6020504" office:name=""><text:span text:style-name="Definition">«Подбор рыночной ниши»</text:span></text:a> - подбор перспективного направления для старта и развития вашего дела.</text:p>
      <text:p text:style-name="Text_20_body"><text:a xlink:type="simple" xlink:href="https://mbm.mos.ru/article/prodvijenie-i-sbit/goszakaz/podbor-goszakupok-44-fz-223-fz_6140452" office:name=""><text:span text:style-name="Definition">Подбор госзакупок 44-ФЗ/223-ФЗ</text:span></text:a> - подбор подходящей государственной закупки для вашего товара, работы или услуги.</text:p>
      <text:p text:style-name="Text_20_body">В целях организации и координации оказания правовой поддержки московскому бизнесу для защиты их прав и законных интересов при взаимодействии с органами власти, содействие устранению административных барьеров при осуществлении инвестиционной и предпринимательской деятельности в городе Москве, <text:a xlink:type="simple" xlink:href="https://shtab.mos.ru/" office:name=""><text:span text:style-name="Definition">создан Штаб по защите бизнеса</text:span></text:a>.</text:p>
      <text:p text:style-name="Text_20_body"><text:line-break/></text:p>
      <text:p text:style-name="Text_20_body">Адрес страницы: <text:a xlink:type="simple" xlink:href="http://sokolinka.mos.ru/activities/trade/detail/12327743.html" office:name=""><text:span text:style-name="Definition">http://sokolinka.mos.ru/activities/trade/detail/12327743.html</text:span></text:a></text:p>
      <text:p text:style-name="Text_20_body"><text:a xlink:type="simple" xlink:href="http://sokolinka.mos.ru" office:name=""><text:span text:style-name="Definition">Управа района Соколиная гор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07T22:08:12Z</meta:creation-date>
    <dc:date>2024-05-07T22:08:12Z</dc:date>
  </office:meta>
</office:document-meta>
</file>