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начальных-должностей-пао-моэк"/>Перечень начальных должностей ПАО "МОЭК"<text:bookmark-end text:name="перечень-начальных-должностей-пао-моэк"/></text:h>
      <text:p text:style-name="First_20_paragraph">02.09.2019</text:p>
      <text:p text:style-name="Text_20_body"><text:line-break/></text:p>
      <text:p text:style-name="Text_20_body">Адрес страницы: <text:a xlink:type="simple" xlink:href="http://sokolinka.mos.ru/housing-and-communal-services-and-improvement/housing-news/detail/8320475.html" office:name=""><text:span text:style-name="Definition">http://sokolinka.mos.ru/housing-and-communal-services-and-improvement/housing-news/detail/8320475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02:19:04Z</meta:creation-date>
    <dc:date>2023-06-23T02:19:04Z</dc:date>
  </office:meta>
</office:document-meta>
</file>