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по-изменениям-в-жк-рф"/>ИНФОРМАЦИЯ по изменениям в ЖК РФ<text:bookmark-end text:name="информация-по-изменениям-в-жк-рф"/></text:h>
      <text:p text:style-name="First_20_paragraph">09.12.2019</text:p>
      <text:p text:style-name="Text_20_body">Федеральным законом Российской Федерации от 02.12.2019 <text:span text:style-name="T1">№ 390-ФЗ</text:span> «О внесении изменений в Жилищный кодекс РФ» внесены изменения в положения Жилищного кодекса РФ, устанавливающие:</text:p>
      <text:p text:style-name="Text_20_body"><text:span text:style-name="T1">1. Обязанность товариществ собственников жилья, жилищных и жилищно-строительных кооперативов</text:span> (ч.7, 7.1, 7.2, ст.135, ч.6, 6.1, 6.2 ст.110 ЖК РФ) <text:span text:style-name="T2">представлять в орган государственного жилищного надзора</text:span> в порядке, установленном приказом Минстроя России от 25.12.2015 № 938/пр:</text:p>
      <text:p text:style-name="Text_20_body"><text:span text:style-name="T1">1.1.</text:span> в течение <text:span text:style-name="T1">пяти рабочих дней</text:span> со дня государственной регистрации товарищества/кооператива <text:span text:style-name="T2">сведения о выборе способа управления</text:span> многоквартирным домом товариществом/кооперативом и <text:span text:style-name="T2">уведомление о начале осуществления деятельности</text:span> по управлению многоквартирным домом;</text:p>
      <text:p text:style-name="Text_20_body"><text:span text:style-name="T1">1.2.</text:span> в течение <text:span text:style-name="T1">пяти рабочих дней</text:span> со дня заключения договора управления многоквартирным домом с управляющей организацией (в случае заключения товариществом/кооперативом указанного договора) предоставлять в орган государственного жилищного надзора <text:span text:style-name="T2">сведения о заключении указанного договора</text:span>;</text:p>
      <text:p text:style-name="Text_20_body"><text:span text:style-name="T1">1.3.</text:span> в течение <text:span text:style-name="T1">пяти рабочих дней</text:span> со дня прекращения/расторжения договора управления многоквартирным домом с управляющей организацией, или заключения договора управления многоквартирным домом с другой управляющей организацией, или начала осуществления деятельности по управлению многоквартирным домом товариществом/кооперативом <text:span text:style-name="T2">соответствующие сведения</text:span>.</text:p>
      <text:p text:style-name="Text_20_body"><text:span text:style-name="T1">2. Основанием для включения плановой проверки</text:span> в ежегодный план проведения плановых проверок <text:span text:style-name="T1">органом государственного жилищного надзора</text:span> (ч.4.1. ст.20 ЖК РФ) является истечение <text:span text:style-name="T1">одного года</text:span> <text:span text:style-name="T2">со дня начала осуществления деятельности</text:span> по управлению многоквартирными домами товариществом/кооперативом в соответствии с представленным в орган государственного жилищного надзора уведомлением о начале осуществления указанной деятельности.</text:p>
      <text:p text:style-name="Text_20_body"><text:span text:style-name="T3">С примерной формой заявления по вопросу передачи функций по управлению многоквартирным домом от лицензиата (управляющей организации) к объединению собственников жилья (ТСЖ, ЖСК и т.д.) можно ознакомиться на официальном сайте Мосжилинспекции (https://mgi.mos.ru) в подразделе «Информация о порядке и сроках внесения изменений в реестр лицензий города Москвы» раздела «Документы».</text:span></text:p>
      <text:p text:style-name="Text_20_body"><text:line-break/></text:p>
      <text:p text:style-name="Text_20_body">Адрес страницы: <text:a xlink:type="simple" xlink:href="http://sokolinka.mos.ru/housing-and-communal-services-and-improvement/housing-news/detail/8549321.html" office:name=""><text:span text:style-name="Definition">http://sokolinka.mos.ru/housing-and-communal-services-and-improvement/housing-news/detail/8549321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1T01:02:58Z</meta:creation-date>
    <dc:date>2024-08-01T01:02:58Z</dc:date>
  </office:meta>
</office:document-meta>
</file>