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ожане-помогли-определиться-со-списком-товаров-для-бренда-сделано-в-москве"/>Горожане помогли определиться со списком товаров для бренда «Сделано в Москве»<text:bookmark-end text:name="горожане-помогли-определиться-со-списком-товаров-для-бренда-сделано-в-москве"/></text:h>
      <text:p text:style-name="First_20_paragraph">11.10.2021</text:p>
      <text:p text:style-name="Text_20_body"><text:line-break/><text:span text:style-name="T1">В столице продолжают работать над запуском проекта «Сделано в Москве». Недавно горожане высказали мнение, какие именно товары можно было бы объединить под этим брендом. В их число вошли сладости, аксессуары и сувениры, кроме того, москвичами были отмечены детские игрушки, косметика и снеки. Стоит отметить, что эти товары очень хорошо подходят для продажи в магазинах беспошлинной торговли Duty Free.</text:span></text:p>
      <text:p text:style-name="Text_20_body">Всего в прошедшем голосовании приняли участие более 370 тысяч пользователей платформы «Активный гражданин». Участникам опроса предлагали отметить до трех вариантов из шести или поделиться своей идеей.</text:p>
      <text:p text:style-name="Text_20_body">«Под единым брендом „Сделано в Москве“ в магазинах терминала D аэропорта Шереметьево уже появились товары 20 компаний. С момента запуска проекта сумма продаж превысила 6,5 миллионов рублей», — прокомментировал руководитель департамента предпринимательства и инновационного развития города Москвы Алексей Фурсин.</text:p>
      <text:p text:style-name="Text_20_body">Напомним, что в конце 2020 года в столице стартовала программа поддержки бизнеса, благодаря которой в магазинах Duty Free появились товары под единым брендом. Они представлены на витринах, оформленных надписями: «Сделано в Москве» бело-красного цвета на русском и английском языках. Принимая участие в этом проекте, столичные предприниматели могут привлечь внимание иностранных покупателей и продемонстрировать свои лучшие товары.</text:p>
      <text:p text:style-name="Text_20_body">Сообщается, что при успешной реализации пилотного проекта результаты прошедшего опроса будут учтены при формировании пула продукции для брендированных стоек и полок «Сделано в Москве» в международных авиаузлах. Сейчас в продаже уже можно найти товары, которые выбрали горожане: мармелад Jelanie, трюфели «Победа», крафтовый шоколад Mojo, снеки Bite, Chimple и Lucky Snacky, натуральный шоколад на меду от «Гагаринских мануфактур» и леденцы Lo-Li, чурчхела «Маджо» и Nut Vinograd, а также многое другое.</text:p>
      <text:p text:style-name="Text_20_body">Фото: mos.ru</text:p>
      <text:p text:style-name="Text_20_body"><text:line-break/></text:p>
      <text:p text:style-name="Text_20_body">Адрес страницы: <text:a xlink:type="simple" xlink:href="http://sokolinka.mos.ru/presscenter/news/detail/10315919.html" office:name=""><text:span text:style-name="Definition">http://sokolinka.mos.ru/presscenter/news/detail/10315919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5T19:41:24Z</meta:creation-date>
    <dc:date>2025-05-05T19:41:24Z</dc:date>
  </office:meta>
</office:document-meta>
</file>