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электрозаводской-пройдет-занятие-для-школьников-в-рамках-городской-олимпиады"/>На Электрозаводской пройдет занятие для школьников в рамках городской олимпиады<text:bookmark-end text:name="на-электрозаводской-пройдет-занятие-для-школьников-в-рамках-городской-олимпиады"/></text:h>
      <text:p text:style-name="First_20_paragraph">05.03.2024</text:p>
      <text:p text:style-name="Text_20_body"><text:span text:style-name="T1">05.03.2024. Занятие для школьников в рамках олимпиады «Музеи. Парки. Усадьбы» пройдёт 11 марта в 12.00 в особняке Носова (Электрозаводская ул., 12, стр. 1).</text:span></text:p>
      <text:p text:style-name="Text_20_body">Ребятам предстоит ответить на вопросы по истории, узнать о традициях купечества и о том, чем славилась династия московских купцов Носовых. Подробности на <text:a xlink:type="simple" xlink:href="applewebdata://A908D1C2-17E4-4BCB-BBF9-6406AB849F14/rgub.ru/schedule" office:name=""><text:span text:style-name="Definition">сайте</text:span></text:a> и по тел. (499) 670-8001, доб. 608 (12+).</text:p>
      <text:p text:style-name="Text_20_body"><text:line-break/></text:p>
      <text:p text:style-name="Text_20_body"><text:line-break/></text:p>
      <text:p text:style-name="Text_20_body">Адрес страницы: <text:a xlink:type="simple" xlink:href="http://sokolinka.mos.ru/presscenter/news/detail/12212606.html" office:name=""><text:span text:style-name="Definition">http://sokolinka.mos.ru/presscenter/news/detail/12212606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5T14:07:44Z</meta:creation-date>
    <dc:date>2024-03-05T14:07:44Z</dc:date>
  </office:meta>
</office:document-meta>
</file>