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овском-центре-качества-образования-на-семеновской-площади-пройдут-уроки-о-медицине-и-цифровых-технологиях"/>В Московском центре качества образования на Семеновской площади пройдут уроки о медицине и цифровых технологиях<text:bookmark-end text:name="в-московском-центре-качества-образования-на-семеновской-площади-пройдут-уроки-о-медицине-и-цифровых-технологиях"/></text:h>
      <text:p text:style-name="First_20_paragraph">03.02.2020</text:p>
      <text:p text:style-name="Text_20_body"><text:line-break/><text:span text:style-name="T1">В проекте «Активный гражданин» завершилось голосование, посвященное выбору тем для занятий школьников в рамках «Суббот московских школьников». Занятия проходят в Московском центре качества образования на Семеновской площади.</text:span></text:p>
      <text:p text:style-name="Text_20_body">«Участники проекта „Активный гражданин“ выбрали темы мастер-классов и тренингов, которые пройдут в рамках проекта „Субботы будущего“. В голосовании приняли участие 180 922 человека», — сообщает пресс-служба центра на своей официальной страничке. — «Самой популярной оказалась тема „Цифровые технологии“ (21,43 процента голосов). На втором месте расположилась „Медицина“ (17,18 процента), а замкнула тройку лидеров тема „Современное образование“ (14,31 процента)».</text:p>
      <text:p text:style-name="Text_20_body">Проект «Субботы будущего» — проходят в центре с 2013 года. За это время для столичных школьников прошло более 24 тысяч мастер-классов, лекций и экскурсий. Все занятия проходят бесплатно. В рамках проекта школьники встречаются с учеными, актерами и путешественниками. Всего в проекте уже приняли участие более миллиона школьников.</text:p>
      <text:p text:style-name="Text_20_body"><text:line-break/></text:p>
      <text:p text:style-name="Text_20_body">Адрес страницы: <text:a xlink:type="simple" xlink:href="http://sokolinka.mos.ru/presscenter/news/detail/8663404.html" office:name=""><text:span text:style-name="Definition">http://sokolinka.mos.ru/presscenter/news/detail/8663404.html</text:span></text:a></text:p>
      <text:p text:style-name="Text_20_body"><text:a xlink:type="simple" xlink:href="http://sokolinka.mos.ru" office:name=""><text:span text:style-name="Definition">Управа района Соколиная гор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8T03:06:51Z</meta:creation-date>
    <dc:date>2024-12-18T03:06:51Z</dc:date>
  </office:meta>
</office:document-meta>
</file>