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соколиной-горы-приняли-участие-в-опросе-о-благоустройстве-дворов"/>Жители Соколиной Горы приняли участие в опросе о благоустройстве дворов<text:bookmark-end text:name="жители-соколиной-горы-приняли-участие-в-опросе-о-благоустройстве-дворов"/></text:h>
      <text:p text:style-name="First_20_paragraph">04.02.2020</text:p>
      <text:p text:style-name="Text_20_body"><text:line-break/><text:span text:style-name="T1">На портале «Активный гражданин» недавно стартовало новое голосование «Как вы хотите обустроить свой двор?». Участники расскажут, что больше всего им бы хотелось видеть рядом со своим домом.</text:span></text:p>
      <text:p text:style-name="Text_20_body">«Благоустройство дворов давно уже стало правилом в Москве. Их приводят в порядок в соответствии с новым стандартом комфорта. Во многих из них появились новые детские и спортивные площадки, деревья, парковочные зоны и освещение», — говорится на страничке проекта. — «В рамках благоустройства дворовых территорий обустроено более 24 тысяч площадок различного назначения: более 18 тысяч детских площадок, более 1,7 тысяч детских игровых городков, около 1,7 тысяч спортивных площадок, 2,8 тысяч площадок иного назначения».</text:p>
      <text:p text:style-name="Text_20_body">Участники могут выбрать понравившийся вариант ответа из десяти предложенных.</text:p>
      <text:p text:style-name="Text_20_body">Пока в Соколиной Горе жителям больше всего хотелось бы увеличить количество парковочных мест. На втором месте ответ об обустройстве новых и благоустройстве старых детских площадок. Также жители хотят видеть больше спортивных уголков.</text:p>
      <text:p text:style-name="Text_20_body"><text:line-break/></text:p>
      <text:p text:style-name="Text_20_body">Адрес страницы: <text:a xlink:type="simple" xlink:href="http://sokolinka.mos.ru/presscenter/news/detail/8667693.html" office:name=""><text:span text:style-name="Definition">http://sokolinka.mos.ru/presscenter/news/detail/8667693.html</text:span></text:a></text:p>
      <text:p text:style-name="Text_20_body"><text:a xlink:type="simple" xlink:href="http://sokolinka.mos.ru" office:name=""><text:span text:style-name="Definition">Управа района Соколиная гор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31T15:46:37Z</meta:creation-date>
    <dc:date>2023-08-31T15:46:37Z</dc:date>
  </office:meta>
</office:document-meta>
</file>