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арианты-благоустройства-сокольнической-площади-москвичи-выберут-путём-голосования"/>Варианты благоустройства Сокольнической площади москвичи выберут путём голосования<text:bookmark-end text:name="варианты-благоустройства-сокольнической-площади-москвичи-выберут-путём-голосования"/></text:h>
      <text:p text:style-name="First_20_paragraph">10.02.2020</text:p>
      <text:p text:style-name="Text_20_body"><text:line-break/><text:span text:style-name="T1">Жители Москвы на портале «Активный гражданин» проголосуют за один из предложенных вариантов благоустройства Сокольнической площади.</text:span></text:p>
      <text:p text:style-name="Text_20_body">В планы работ входит приведение в порядок самой площади, создание просторной пешеходной зоны, высадка липовой аллеи и кустарников.</text:p>
      <text:p text:style-name="Text_20_body">Варианты для голосования:</text:p>
      <text:p text:style-name="Text_20_body">— мощение из красного клинкерного кирпича, декорирование вентиляционных киосков метро в единой стилистике, обустройство зон отдыха и установка исторических фонарей;</text:p>
      <text:p text:style-name="Text_20_body">— мощение из бежевой плитки, декорирование вентиляционных киосков метро в единой стилистике, обустройство зон отдыха вдоль газонов;</text:p>
      <text:p text:style-name="Text_20_body">— мощение из бежевой плитки, декорирование вентиляционных киосков метро, установка скамеек вдоль площади;</text:p>
      <text:p text:style-name="Text_20_body">— мощение из бежевой плитки без декорирования вентиляционных киосков метро в единой стилистике и без установки скамеек вдоль площади.</text:p>
      <text:p text:style-name="Text_20_body">К каждому варианту прилагаются фотографии.</text:p>
      <text:p text:style-name="Text_20_body">Жители Москвы  традиционно активно участвуют в голосовании по благоустройству родного города.</text:p>
      <text:p text:style-name="Text_20_body"><text:line-break/></text:p>
      <text:p text:style-name="Text_20_body">Адрес страницы: <text:a xlink:type="simple" xlink:href="http://sokolinka.mos.ru/presscenter/news/detail/8680827.html" office:name=""><text:span text:style-name="Definition">http://sokolinka.mos.ru/presscenter/news/detail/8680827.html</text:span></text:a></text:p>
      <text:p text:style-name="Text_20_body"><text:a xlink:type="simple" xlink:href="http://sokolinka.mos.ru" office:name=""><text:span text:style-name="Definition">Управа района Соколиная гор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4T05:58:03Z</meta:creation-date>
    <dc:date>2023-05-14T05:58:03Z</dc:date>
  </office:meta>
</office:document-meta>
</file>