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околиной-горы-расскажут-нужно-ли-дополнительное-озеленение-в-их-дворах"/>Жители Соколиной Горы расскажут, нужно ли дополнительное озеленение в их дворах<text:bookmark-end text:name="жители-соколиной-горы-расскажут-нужно-ли-дополнительное-озеленение-в-их-дворах"/></text:h>
      <text:p text:style-name="First_20_paragraph">06.03.2020</text:p>
      <text:p text:style-name="Text_20_body"><text:line-break/><text:span text:style-name="T1">На портале «Активный гражданин» стартовало голосование, посвященное акции «Миллион деревьев». Жители столицы и, в частности района Соколиная Гора, смогут проголосовать за дополнительное озеленение своего двора. Для участия нужно, чтобы в графе «Адрес проживания» в профиле проекта был указан адрес.</text:span></text:p>
      <text:p text:style-name="Text_20_body">«Сначала участники ответят, нуждается ли их двор в дополнительном озеленении. После чего «активным гражданам» предстоит рассказать, высаживались ли раньше рядом с их домом растения в рамках акции «Миллион деревьев», — сообщается на портале мэра и правительства Москвы.</text:p>
      <text:p text:style-name="Text_20_body">По итогам голосования, будет составлен специальный рейтинг дворов и проведено обследование. Далее эксперты примут решение о посадках в рамках акции в 2021 году.</text:p>
      <text:p text:style-name="Text_20_body">Если после обследования дворов специалисты придут к выводу, что посадки по этим дворам провести возможно, то жители смогут выбрать, какие именно деревья и кустарники они хотят видеть в своем дворе. Для этого будет запущен новый этап голосования.</text:p>
      <text:p text:style-name="Text_20_body"><text:line-break/></text:p>
      <text:p text:style-name="Text_20_body">Адрес страницы: <text:a xlink:type="simple" xlink:href="http://sokolinka.mos.ru/presscenter/news/detail/8741988.html" office:name=""><text:span text:style-name="Definition">http://sokolinka.mos.ru/presscenter/news/detail/8741988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18:04:50Z</meta:creation-date>
    <dc:date>2023-07-08T18:04:50Z</dc:date>
  </office:meta>
</office:document-meta>
</file>