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околиной-горы-могут-внести-предложения-в-проект-реновации-в-районе"/>Жители Соколиной Горы могут внести предложения в проект реновации в районе<text:bookmark-end text:name="жители-соколиной-горы-могут-внести-предложения-в-проект-реновации-в-районе"/></text:h>
      <text:p text:style-name="First_20_paragraph">19.05.2020</text:p>
      <text:p text:style-name="Text_20_body"><text:line-break/><text:span text:style-name="T1">На портале «Активный гражданин» стартовали общественные слушания по программе реновации в районе. Обсуждение открылось 18 мая.</text:span></text:p>
      <text:p text:style-name="Text_20_body">«В районе появятся новые объекты социальной инфраструктуры: детские сады, школы, поликлиника, физкультурно-оздоровительный комплекс, центр социального обслуживания, детский досуговый центр», — сообщается в теме слушаний на портале «Активный гражданин». — «Первые этажи жилой застройки будут отданы под объекты социально-бытового обслуживания. Для обеспечения жителей местами постоянного хранения автомобилей предусмотрены подземные парковки. В проекте планируется развитие территории в рамках концепции „двор без машин“, когда парковки располагаются по внешнему периметру квартала, а внутри расположены зелёные зоны, детские и игровые площадки».</text:p>
      <text:p text:style-name="Text_20_body">На портале жители могут найти исчерпывающие сведения с визуализацией и планы по двум проектам планировки в районе, а также оставить свои предложения и пожелания.</text:p>
      <text:p text:style-name="Text_20_body">С проектами можно ознакомиться по ссылкам: <text:a xlink:type="simple" xlink:href="https://ag.mos.ru/debate/97" office:name=""><text:span text:style-name="Definition">https://ag.mos.ru/debate/97</text:span></text:a> и <text:a xlink:type="simple" xlink:href="https://ag.mos.ru/debate/98." office:name=""><text:span text:style-name="Definition">https://ag.mos.ru/debate/98.</text:span></text:a></text:p>
      <text:p text:style-name="Text_20_body">Принять участие в слушаниях можно до 31 мая.</text:p>
      <text:p text:style-name="Text_20_body"><text:line-break/></text:p>
      <text:p text:style-name="Text_20_body">Адрес страницы: <text:a xlink:type="simple" xlink:href="http://sokolinka.mos.ru/presscenter/news/detail/8905561.html" office:name=""><text:span text:style-name="Definition">http://sokolinka.mos.ru/presscenter/news/detail/8905561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9:24:01Z</meta:creation-date>
    <dc:date>2023-09-20T19:24:01Z</dc:date>
  </office:meta>
</office:document-meta>
</file>