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ром-18-июня-загруженность-дорог-района-соколиная-гора-4-балла"/>Утром 18 июня загруженность дорог района Соколиная гора – 4 балла<text:bookmark-end text:name="утром-18-июня-загруженность-дорог-района-соколиная-гора-4-балла"/></text:h>
      <text:p text:style-name="First_20_paragraph">18.06.2020</text:p>
      <text:p text:style-name="Text_20_body"><text:line-break/><text:span text:style-name="T1">Утром 18 июня загруженность дорог района Соколиная гора оценивается сервисом «Яндекс. Пробки» в четыре балла. На шоссе Энтузиастов возникли затруднения в движении транспорта.</text:span></text:p>
      <text:p text:style-name="Text_20_body">Затруднения наблюдаются около станции метро «Шоссе Энтузиастов».</text:p>
      <text:p text:style-name="Text_20_body">Специалисты считают, что дорожная ситуация улучшится ближе к обеду. Напомним, что для водителей и пассажиров сохраняется масочный режим. В столице из-за жары объявлен «оранжевый» уровень. Водителям и пешеходам следует внимательно относиться к своему самочувствию.</text:p>
      <text:p text:style-name="Text_20_body"><text:line-break/></text:p>
      <text:p text:style-name="Text_20_body">Адрес страницы: <text:a xlink:type="simple" xlink:href="http://sokolinka.mos.ru/presscenter/news/detail/8973354.html" office:name=""><text:span text:style-name="Definition">http://sokolinka.mos.ru/presscenter/news/detail/8973354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3T21:50:02Z</meta:creation-date>
    <dc:date>2024-09-03T21:50:02Z</dc:date>
  </office:meta>
</office:document-meta>
</file>