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ибрагимова-отремонтируют-светофор"/>На Ибрагимова отремонтируют светофор<text:bookmark-end text:name="на-ибрагимова-отремонтируют-светофор"/></text:h>
      <text:p text:style-name="First_20_paragraph">02.09.2020</text:p>
      <text:p text:style-name="Text_20_body"><text:span text:style-name="T1">В Восточном округе автомобилисты предупредили о неработающем светофоре на дороге в районе Соколиная Гора.</text:span></text:p>
      <text:p text:style-name="Text_20_body">Представитель столичного Центра организации дорожного движения оперативно откликнулся на запрос жителей и сообщил, что светофор отремонтируют.</text:p>
      <text:p text:style-name="Text_20_body">Напомним, что для подачи обращения по вопросам транспортного комплекса горожане могут воспользоваться разделом «Оставить обращение» на едином транспортном портале transport.mos.ru.</text:p>
      <text:p text:style-name="Text_20_body"><text:line-break/></text:p>
      <text:p text:style-name="Text_20_body">Адрес страницы: <text:a xlink:type="simple" xlink:href="http://sokolinka.mos.ru/presscenter/news/detail/9193453.html" office:name=""><text:span text:style-name="Definition">http://sokolinka.mos.ru/presscenter/news/detail/9193453.html</text:span></text:a></text:p>
      <text:p text:style-name="Text_20_body"><text:a xlink:type="simple" xlink:href="http://sokolinka.mos.ru" office:name=""><text:span text:style-name="Definition">Управа района Соколиная гор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6T21:58:37Z</meta:creation-date>
    <dc:date>2023-06-16T21:58:37Z</dc:date>
  </office:meta>
</office:document-meta>
</file>