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й-политех-провёл-дистанционно-день-открытых-дверей"/>Московский Политех провёл дистанционно День открытых дверей<text:bookmark-end text:name="московский-политех-провёл-дистанционно-день-открытых-дверей"/></text:h>
      <text:p text:style-name="First_20_paragraph">25.01.2021</text:p>
      <text:p text:style-name="Text_20_body"><text:line-break/><text:span text:style-name="T1">В ВАО 23 января состоялся первый в этом году день открытых дверей Московского Политеха, который находится в районе Соколиная Гора. Он проходил в онлайн-формате.</text:span></text:p>
      <text:p text:style-name="Text_20_body">— Участникам продемонстрировали новые возможности для обучения студентов, рассказали о том, как выбрать предметы для сдачи ЕГЭ, чтобы поступить на желаемое направление, ответили на интересующие вопросы, — рассказали организаторы.</text:p>
      <text:p text:style-name="Text_20_body">Фото: Агентство Москва</text:p>
      <text:p text:style-name="Text_20_body"><text:line-break/></text:p>
      <text:p text:style-name="Text_20_body">Адрес страницы: <text:a xlink:type="simple" xlink:href="http://sokolinka.mos.ru/presscenter/news/detail/9660538.html" office:name=""><text:span text:style-name="Definition">http://sokolinka.mos.ru/presscenter/news/detail/9660538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8T15:54:19Z</meta:creation-date>
    <dc:date>2023-10-08T15:54:19Z</dc:date>
  </office:meta>
</office:document-meta>
</file>