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аварии-в-окружном-проезде-никто-не-пострадал"/>В аварии в Окружном проезде никто не пострадал<text:bookmark-end text:name="в-аварии-в-окружном-проезде-никто-не-пострадал"/></text:h>
      <text:p text:style-name="First_20_paragraph">18.02.2021</text:p>
      <text:p text:style-name="Text_20_body"><text:line-break/><text:span text:style-name="T1">В Окружном проезде вечером 16 февраля столкнулись три автомобиля. Об этом сообщили в пресс-службе столичного Дептранса.</text:span></text:p>
      <text:p text:style-name="Text_20_body">— Окружной проезд: столкнулись три автомобиля. На месте работали городские службы. Были перекрыты две полосы в сторону шоссе Энтузиастов, — говорится в сообщении.</text:p>
      <text:p text:style-name="Text_20_body">В пресс-службе УВД по ВАО сообщили, что в аварии никто не пострадал.</text:p>
      <text:p text:style-name="Text_20_body">Напомним, что после дорожной аварии нужно сразу вызывать сотрудников Госавтоинспекции. Номер телефона для связи: 8(495) 623-70-70.</text:p>
      <text:p text:style-name="Text_20_body">фото: pixabay</text:p>
      <text:p text:style-name="Text_20_body"><text:line-break/></text:p>
      <text:p text:style-name="Text_20_body">Адрес страницы: <text:a xlink:type="simple" xlink:href="http://sokolinka.mos.ru/presscenter/news/detail/9725968.html" office:name=""><text:span text:style-name="Definition">http://sokolinka.mos.ru/presscenter/news/detail/9725968.html</text:span></text:a></text:p>
      <text:p text:style-name="Text_20_body"><text:a xlink:type="simple" xlink:href="http://sokolinka.mos.ru" office:name=""><text:span text:style-name="Definition">Управа района Соколиная гор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07T19:05:55Z</meta:creation-date>
    <dc:date>2024-01-07T19:05:55Z</dc:date>
  </office:meta>
</office:document-meta>
</file>