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звание-для-новой-станции-бкл-выберут-с-помощью-активного-гражданина"/>Название для новой станции БКЛ выберут с помощью «Активного гражданина»<text:bookmark-end text:name="название-для-новой-станции-бкл-выберут-с-помощью-активного-гражданина"/></text:h>
      <text:p text:style-name="First_20_paragraph">24.03.2021</text:p>
      <text:p text:style-name="Text_20_body"><text:line-break/><text:span text:style-name="T1">Новое голосование открылось на популярном в Москве портале «Активный гражданин». На этот раз власти столицы интересуются, какое название жители города дали бы одной из строящихся станций Большой кольцевой линии метро.</text:span></text:p>
      <text:p text:style-name="Text_20_body">Речь идет о станции на пересечении проспекта Маршала Жукова с улицей Народного Ополчения в районе Хорошево-Мневники. Специалисты предлагают два варианта названия: «Карамышевская» и «Народное Ополчение». Первое связано с Карамышевским рубежом обороны Москвы в 1941 году, получившим свое название по деревне Карамышево, располагающейся неподалеку. Название «Народное Ополчение» связано с памятью московского народного ополчения (1612, 1812 и 1941 годов), к тому же этой теме посвящено оформление станции, а недалеко от объекта расположен памятник героям ополчения и улица Народного Ополчения.</text:p>
      <text:p text:style-name="Text_20_body">Напомним, Большая кольцевая линия метро — самый масштабный проект в истории метростроения в России и один из самых масштабных в мире. Длина БКЛ составит 70 километров, на ней будет 31 станция, а обслуживать линию будут два электродепо.</text:p>
      <text:p text:style-name="Text_20_body">Фото: mos.ru</text:p>
      <text:p text:style-name="Text_20_body"><text:line-break/></text:p>
      <text:p text:style-name="Text_20_body">Адрес страницы: <text:a xlink:type="simple" xlink:href="http://sokolinka.mos.ru/presscenter/news/detail/9810219.html" office:name=""><text:span text:style-name="Definition">http://sokolinka.mos.ru/presscenter/news/detail/9810219.html</text:span></text:a></text:p>
      <text:p text:style-name="Text_20_body"><text:a xlink:type="simple" xlink:href="http://sokolinka.mos.ru" office:name=""><text:span text:style-name="Definition">Управа района Соколиная гор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1T14:41:21Z</meta:creation-date>
    <dc:date>2024-05-01T14:41:21Z</dc:date>
  </office:meta>
</office:document-meta>
</file>