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ября-8-декабря-горячая-линия-по-вопросам-профилактики-вич-инфекции"/>27 ноября – 8 декабря – “Горячая линия” по вопросам профилактики ВИЧ-инфекции<text:bookmark-end text:name="ноября-8-декабря-горячая-линия-по-вопросам-профилактики-вич-инфекции"/></text:h>
      <text:p text:style-name="First_20_paragraph">28.11.2017</text:p>
      <text:p text:style-name="Text_20_body">Территориальный отдел Управления Роспотребнадзора но городу Москве в Восточном АО сообщает что в период с 27 ноября 2017 года по 08 декабря 2017 года территориальным отделом Управления Роспотребнадзора по г. Москве в ВАО г. Москвы будет проводиться тематическое консультирование граждан по телефонам «горячей линии» по вопросам профилактики ВИЧ- инфекции.</text:p>
      <text:p text:style-name="Text_20_body">Специалисты территориального отдела проконсультируют по телефонам «горячей линии» в рабочие дни с 9-00 до 18-00 по телефону 8(495)306-43-80.</text:p>
      <text:p text:style-name="Text_20_body"><text:line-break/></text:p>
      <text:p text:style-name="Text_20_body">Адрес страницы: <text:a xlink:type="simple" xlink:href="http://sokolinka.mos.ru/social-spheres/health/detail/7002585.html" office:name=""><text:span text:style-name="Definition">http://sokolinka.mos.ru/social-spheres/health/detail/7002585.html</text:span></text:a></text:p>
      <text:p text:style-name="Text_20_body"><text:a xlink:type="simple" xlink:href="http://sokolinka.mos.ru" office:name=""><text:span text:style-name="Definition">Управа района Соколиная гор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2T03:29:46Z</meta:creation-date>
    <dc:date>2023-10-02T03:29:46Z</dc:date>
  </office:meta>
</office:document-meta>
</file>